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67ce16aaf4ac67f688e18913d18f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sson:coding03ext4"/><text:bookmark-start text:name="__RefHeading___vorlage_fuer_deine_wikiseite_1"/><text:bookmark-start text:name="vorlage_fuer_deine_wikiseite"/>Vorlage für deine Wikiseite<text:bookmark-end text:name="__RefHeading___vorlage_fuer_deine_wikiseite_1"/><text:bookmark-end text:name="vorlage_fuer_deine_wikiseite"/></text:h>
      <text:p text:style-name="Text_20_body">Du kannst diese Seite bearbeiten und dir den Code für deine eigene Seite einfach per Copy&amp;Paste herauskopieren - aber bitte diese Seite nicht verändern! Ich habe dir für die Darstellung der Musteraufgabe mal eine mögliche Beispiellösung eingefügt.</text:p>
      <text:h text:style-name="Heading_20_3" text:outline-level="3"><text:bookmark-start text:name="__RefHeading___aufgaben_einfach_2"/><text:bookmark-start text:name="aufgaben_einfach"/>Aufgaben (einfach )<text:bookmark-end text:name="__RefHeading___aufgaben_einfach_2"/><text:bookmark-end text:name="aufgaben_einfach"/></text:h>
      <text:h text:style-name="Heading_20_4" text:outline-level="4"><text:bookmark-start text:name="__RefHeading___aufgabe_1_beispielloesung_3"/><text:bookmark-start text:name="aufgabe_1_beispielloesung"/>Aufgabe 1 (Beispiellösung)<text:bookmark-end text:name="__RefHeading___aufgabe_1_beispielloesung_3"/><text:bookmark-end text:name="aufgabe_1_beispielloesung"/></text:h>
      <text:p text:style-name="Text_20_body"><text:span text:style-name="Strong_20_Emphasis">Screenshot:</text:span>
<draw:frame draw:style-name="mediacenter" draw:name="0" text:anchor-type="paragraph" draw:z-index="0" svg:width="7.9375cm" style:rel-width="100%" svg:height="4.7150529265255cm" style:rel-height="scale"><draw:image xlink:href="Pictures/a667ce16aaf4ac67f688e18913d18f9a.png" xlink:type="simple" xlink:show="embed" xlink:actuate="onLoad"/></draw:frame>
<text:line-break/>
<text:line-break/>
<text:span text:style-name="Strong_20_Emphasis">Ozoblockly-Datei:</text:span></text:p>
      <text:list text:style-name="List_20_1" text:continue-numbering="false">
        <text:list-item>
          <text:p text:style-name="LastListParagraph_List_20_1_Content_First"> <text:a xlink:type="simple" xlink:href="https://cs-free.riecken.de/lib/exe/fetch.php?media=lesson:aufgabe_einfach_01.ozocode" text:style-name="Internet_20_link" text:visited-style-name="Visited_20_Internet_20_Link">Meine Lösung</text:a></text:p>
        </text:list-item>
      </text:list>
      <text:h text:style-name="Heading_20_4" text:outline-level="4"><text:bookmark-start text:name="__RefHeading___aufgabe_2_4"/><text:bookmark-start text:name="aufgabe_2"/>Aufgabe 2<text:bookmark-end text:name="__RefHeading___aufgabe_2_4"/><text:bookmark-end text:name="aufgabe_2"/></text:h>
      <text:h text:style-name="Heading_20_4" text:outline-level="4"><text:bookmark-start text:name="__RefHeading___aufgabe_3_5"/><text:bookmark-start text:name="aufgabe_3"/>Aufgabe 3<text:bookmark-end text:name="__RefHeading___aufgabe_3_5"/><text:bookmark-end text:name="aufgabe_3"/></text:h>
      <text:h text:style-name="Heading_20_3" text:outline-level="3"><text:bookmark-start text:name="__RefHeading___aufgaben_mittel_6"/><text:bookmark-start text:name="aufgaben_mittel"/>Aufgaben (mittel)<text:bookmark-end text:name="__RefHeading___aufgaben_mittel_6"/><text:bookmark-end text:name="aufgaben_mittel"/></text:h>
      <text:h text:style-name="Heading_20_4" text:outline-level="4"><text:bookmark-start text:name="__RefHeading___aufgabe_1_7"/><text:bookmark-start text:name="aufgabe_1"/>Aufgabe 1<text:bookmark-end text:name="__RefHeading___aufgabe_1_7"/><text:bookmark-end text:name="aufgabe_1"/></text:h>
      <text:h text:style-name="Heading_20_4" text:outline-level="4"><text:bookmark-start text:name="__RefHeading___aufgabe_2_8"/><text:bookmark-start text:name="aufgabe_21"/>Aufgabe 2<text:bookmark-end text:name="__RefHeading___aufgabe_2_8"/><text:bookmark-end text:name="aufgabe_21"/></text:h>
      <text:h text:style-name="Heading_20_3" text:outline-level="3"><text:bookmark-start text:name="__RefHeading___aufgaben_hardcore_9"/><text:bookmark-start text:name="aufgaben_hardcore"/>Aufgaben (Hardcore)<text:bookmark-end text:name="__RefHeading___aufgaben_hardcore_9"/><text:bookmark-end text:name="aufgaben_hardcore"/></text:h>
      <text:h text:style-name="Heading_20_4" text:outline-level="4"><text:bookmark-start text:name="__RefHeading___aufgabe_1_10"/><text:bookmark-start text:name="aufgabe_11"/>Aufgabe 1<text:bookmark-end text:name="__RefHeading___aufgabe_1_10"/><text:bookmark-end text:name="aufgabe_11"/></text:h>
      <text:h text:style-name="Heading_20_4" text:outline-level="4"><text:bookmark-start text:name="__RefHeading___aufgabe_2_11"/><text:bookmark-start text:name="aufgabe_22"/>Aufgabe 2<text:bookmark-end text:name="__RefHeading___aufgabe_2_11"/><text:bookmark-end text:name="aufgabe_22"/></text:h>
      <text:p text:style-name="Text_20_body"><text:line-break/>
<text:line-break/>
<text:a xlink:type="simple" xlink:href="https://cs-free.riecken.de/doku.php?id=lesson:coding03" text:style-name="Internet_20_link" text:visited-style-name="Visited_20_Internet_20_Link">zurück zur Ausgangs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35:15</meta:creation-date>
    <dc:creator>Generated</dc:creator>
    <dc:date>2026-09-09T08::35:15</dc:date>
    <dc:language>en-US</dc:language>
    <meta:editing-cycles>1</meta:editing-cycles>
    <meta:editing-duration>PT0S</meta:editing-duration>
    <dc:title>lesson:coding03ext4</dc:title>
  </office:meta>
</office:document-meta>
</file>