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57d7393f876dd909382d59aae334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sson:second"/><text:bookmark-start text:name="__RefHeading___der_aufbau_des_internets_1"/><text:bookmark-start text:name="der_aufbau_des_internets"/>Der Aufbau des Internets<text:bookmark-end text:name="__RefHeading___der_aufbau_des_internets_1"/><text:bookmark-end text:name="der_aufbau_des_internets"/></text:h>
      <text:p text:style-name="Text_20_body">Du wirst dich bestimmt über den Themensprung wundern. Viele Menschen denken aber, Informatik sei sowas wie Programmieren - das stimmt so nicht. Daher schauen wir uns in der Folge weitere Teilbereiche der Informatik an.</text:p>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lernziele_2"/><text:bookmark-start text:name="lernziele"/>Lernziele<text:bookmark-end text:name="__RefHeading___lernziele_2"/><text:bookmark-end text:name="lernziele"/></text:h><text:h text:style-name="Heading_20_4" text:outline-level="4"><text:bookmark-start text:name="__RefHeading___obligatorisch_3"/><text:bookmark-start text:name="obligatorisch"/>obligatorisch<text:bookmark-end text:name="__RefHeading___obligatorisch_3"/><text:bookmark-end text:name="obligatorisch"/></text:h><text:list text:style-name="List_20_1" text:continue-numbering="false"><text:list-item><text:p text:style-name="List_20_1_Content_First"> du kennst den grundlegenden Aufbau des Internets</text:p></text:list-item><text:list-item><text:p text:style-name="List_20_1_Content_Last"> du kannst zentrale Hardware des Internets und ihre Funktion benennen </text:p></text:list-item></text:list></table:table-cell></table:table-row></table:table></draw:text-box></draw:frame></text:p>
      <text:h text:style-name="Heading_20_3" text:outline-level="3"><text:bookmark-start text:name="__RefHeading___was_weisst_du_schon_4"/><text:bookmark-start text:name="was_weisst_du_schon"/>Was weißt du schon?<text:bookmark-end text:name="__RefHeading___was_weisst_du_schon_4"/><text:bookmark-end text:name="was_weisst_du_schon"/></text:h>
      <text:p text:style-name="Text_20_body"><draw:frame draw:style-name="PluginODTAutoStyle_Frame_5_text_frame" draw:name="Frame2" text:anchor-type="paragraph" svg:width="457.7955pt" draw:z-index="0" svg:min-height="1cm"><draw:text-box><table:table table:style-name="Table"><table:table-column table:style-name="odt_auto_style_table_column_2_1"/><table:table-row><table:table-cell office:value-type="string" table:style-name="tablecell"><text:h text:style-name="Heading_20_4" text:outline-level="4"><text:bookmark-start text:name="__RefHeading___aufgabe_1_alleinedeine_vorstellung_vom_internet_5"/><text:bookmark-start text:name="aufgabe_1_alleinedeine_vorstellung_vom_internet"/>Aufgabe 1 (alleine): Deine Vorstellung vom Internet<text:bookmark-end text:name="__RefHeading___aufgabe_1_alleinedeine_vorstellung_vom_internet_5"/><text:bookmark-end text:name="aufgabe_1_alleinedeine_vorstellung_vom_internet"/></text:h><text:p text:style-name="Text_20_body">Du nutzt wahrscheinlich täglich ein Handy. Du besuchst mit dem Handy auch Internetseiten.</text:p><text:list text:style-name="List_20_1" text:continue-numbering="false"><text:list-item><text:p text:style-name="List_20_1_Content_First"> Wie kommt die Anfrage nach einer Internetseite (Du willst z.B. auf die Schulhomepage) zum richtigen Ort im Internet?</text:p></text:list-item><text:list-item><text:p text:style-name="List_20_1_Content_Last"> Wie kommen die Bilder, Videos und Texte der Schulhomepage wieder auf dein Handy?                   </text:p></text:list-item></text:list><text:p text:style-name="Text_20_body">Zeichne eine Skizze, die den Weg deiner Daten so verdeutlicht, dass andere in der Klasse verstehen, wie du dir das vorstellst. </text:p></table:table-cell></table:table-row></table:table></draw:text-box></draw:frame></text:p>
      <text:h text:style-name="Heading_20_3" text:outline-level="3"><text:bookmark-start text:name="__RefHeading___der_internetversteher_6"/><text:bookmark-start text:name="der_internetversteher"/>Der Internetversteher<text:bookmark-end text:name="__RefHeading___der_internetversteher_6"/><text:bookmark-end text:name="der_internetversteher"/></text:h>
      <text:h text:style-name="Heading_20_4" text:outline-level="4"><text:bookmark-start text:name="__RefHeading___einstieg_7"/><text:bookmark-start text:name="einstieg"/>Einstieg<text:bookmark-end text:name="__RefHeading___einstieg_7"/><text:bookmark-end text:name="einstieg"/></text:h>
      <text:p text:style-name="Text_20_body">Schau dir diesen Film an. Wir wiederholen die Inhalte nachher noch einmal mit einem kleinen Rollenspiel.</text:p>
      <text:p text:style-name="Text_20_body">Notiere dir deine Fragen.</text:p>
      <text:p text:style-name="Text_20_body">Wir vollziehen die Inhalten des Films jetzt mit zwei unterschiedlichen Methoden noch einmal nach.</text:p>
      <text:list text:style-name="Numbering_20_1" text:continue-numbering="false">
        <text:list-item>
          <text:p text:style-name="Numbering_20_1_Content_First"> Anhand eines Modells</text:p>
        </text:list-item>
        <text:list-item>
          <text:p text:style-name="Numbering_20_1_Content_Last"> Anhand eines kleinen Rollenspiels</text:p>
        </text:list-item>
      </text:list>
      <text:p text:style-name="Text_20_body"><draw:frame draw:style-name="PluginODTAutoStyle_Frame_9_text_frame" draw:name="Frame3" text:anchor-type="paragraph" svg:width="457.7955pt" draw:z-index="0" svg:min-height="1cm"><draw:text-box><table:table table:style-name="Table"><table:table-column table:style-name="odt_auto_style_table_column_3_1"/><table:table-row><table:table-cell office:value-type="string" table:style-name="tablecell"><text:h text:style-name="Heading_20_3" text:outline-level="3"><text:bookmark-start text:name="__RefHeading___lernenfachbegriffe_und_funktionen_8"/><text:bookmark-start text:name="lernenfachbegriffe_und_funktionen"/>Lernen: Fachbegriffe und Funktionen<text:bookmark-end text:name="__RefHeading___lernenfachbegriffe_und_funktionen_8"/><text:bookmark-end text:name="lernenfachbegriffe_und_funktionen"/></text:h><text:p text:style-name="Text_20_body"><text:span text:style-name="Strong_20_Emphasis">Browser</text:span><text:line-break/>
Computersoftware, die auf einem Endgerät installiert ist und mit dem Server kommuniziert, z. B. Mozilla Firefox, Microsoft Edge, Google Chrome, Safari.</text:p><text:p text:style-name="Text_20_body"><text:span text:style-name="Strong_20_Emphasis">Client</text:span><text:line-break/>
Endgerät (Handy, Tablet, PC, Notebook usw.), auf welchem der Browser aus Programm zum Surfen im Internet läuft.</text:p><text:p text:style-name="Text_20_body"><text:span text:style-name="Strong_20_Emphasis">DNS</text:span><text:line-break/>
Domain Name System – ähnlich wie eine Telefonauskunft; gibt für einen Domainnamen wie <text:a xlink:type="simple" xlink:href="https://www.wdrmaus.de" text:style-name="Internet_20_link" text:visited-style-name="Visited_20_Internet_20_Link">www.wdrmaus.de</text:a> die dazugehörige IP-Nummer aus. IP-Nummer von Webseiten kannst auch mit <text:a xlink:type="simple" xlink:href="https://www.ip-von-domain.de/" text:style-name="Internet_20_link" text:visited-style-name="Visited_20_Internet_20_Link">Webdiensten</text:a> herausfinden.</text:p><text:p text:style-name="Text_20_body"><text:span text:style-name="Strong_20_Emphasis">DNS-Server</text:span><text:line-break/>
Rechner im Internet, der Webadressen (URLs) in IP-Adressen umsetzt.</text:p><text:p text:style-name="Text_20_body"><text:span text:style-name="Strong_20_Emphasis">Heim-Internetrouter</text:span><text:line-break/>
Vermittelt zwischen den Rechnern im Heimnetz und den Rechnern im Internet.</text:p><text:p text:style-name="Text_20_body"><text:span text:style-name="Strong_20_Emphasis">IPv4-Adresse</text:span><text:line-break/>
Eindeutige vierteilige Zahlenfolge (z.B. 127.0.0.1 oder 192.168.124.2), die jeder beteiligte Computer im Netzwerk (z.B. Client, Router, Switch, Server), aber auch jede Homepage besitzt.</text:p><text:p text:style-name="Text_20_body"><text:span text:style-name="Strong_20_Emphasis">Provider</text:span><text:line-break/>
nternetdienstleister, bietet alle Leistungen an, die zur Benutzung oder für den Betrieb des Internets nötig sind.</text:p><text:p text:style-name="Text_20_body"><text:span text:style-name="Strong_20_Emphasis">Router</text:span><text:line-break/>
Vermittelt zwischen den Rechnern im Internet.</text:p><text:p text:style-name="Text_20_body"><text:span text:style-name="Strong_20_Emphasis">Webserver</text:span><text:line-break/>
Rechner im Internet, der Internetseiten oder andere Dienste zur Verfügung stellt.</text:p></table:table-cell></table:table-row></table:table></draw:text-box></draw:frame></text:p>
      <text:h text:style-name="Heading_20_3" text:outline-level="3"><text:bookmark-start text:name="__RefHeading___visuelles_traceroute_9"/><text:bookmark-start text:name="visuelles_traceroute"/>Visuelles Traceroute<text:bookmark-end text:name="__RefHeading___visuelles_traceroute_9"/><text:bookmark-end text:name="visuelles_traceroute"/></text:h>
      <text:p text:style-name="Text_20_body">Du hast gelernt, dass die Router untereinander im Internet eine Verbindung zu einem Dienst oder einer Seite herstellen. Es gibt mit „Visual Traceroute“ <text:a xlink:type="simple" xlink:href="https://gsuite.tools/de/traceroute" text:style-name="Internet_20_link" text:visited-style-name="Visited_20_Internet_20_Link">grafisches Werkzeug</text:a>, welches den Weg deiner Daten durch das Internet sichtbar macht.</text:p>
      <text:p text:style-name="Text_20_body">Ich habe einmal von zu Hause aus meine Internetseite „riecken.de“ aufgerufen.</text:p>
      <text:p text:style-name="Text_20_body"><draw:frame draw:style-name="mediacenter" draw:name="0" text:anchor-type="paragraph" draw:z-index="0" svg:width="20.505208333333cm" style:rel-width="100%" svg:height="10.609791666667cm" style:rel-height="scale"><draw:image xlink:href="Pictures/1457d7393f876dd909382d59aae334d1.png" xlink:type="simple" xlink:show="embed" xlink:actuate="onLoad"/></draw:frame></text:p>
      <text:p text:style-name="Preformatted_20_Text">Hop<text:s text:c="5"/>Host<text:s text:c="36"/>IP<text:s text:c="17"/>Time (ms)<text:line-break/>1<text:s text:c="7"/>dgw1-wan-uk-lon1.ipv4.upcloud.com<text:s text:c="7"/>83.136.248.1<text:tab/><text:s text:c="3"/>0.102ms<text:line-break/>2<text:s text:c="7"/>100.69.11.129<text:s text:c="27"/>100.69.11.129<text:s text:c="6"/>0.184ms<text:line-break/>3<text:s text:c="7"/>172.17.255.193<text:s text:c="26"/>172.17.255.193<text:s text:c="5"/>0.221ms<text:line-break/>4<text:s text:c="7"/>172.17.255.6<text:s text:c="28"/>172.17.255.6<text:s text:c="7"/>0.222ms<text:line-break/>5<text:s text:c="7"/>r1-lon1-po1.uk.net.upcloud.com<text:s text:c="10"/>94.237.0.120<text:s text:c="7"/>0.184ms<text:line-break/>6<text:s text:c="7"/>5-1-33.ear2.London1.Level3.net<text:s text:c="10"/>212.187.165.105<text:s text:c="4"/>0.317ms<text:line-break/>7<text:s text:c="7"/>ae2-3221.edge8.Frankfurt1.level3.net<text:s text:c="4"/>4.69.158.190<text:s text:c="7"/>14.057ms<text:line-break/>8<text:s text:c="7"/>GIGA-HOSTIN.edge8.Frankfurt1.Level3.net 62.67.36.138<text:s text:c="7"/>21.708ms<text:line-break/>9<text:s text:c="7"/>mail.riecken.de<text:s text:c="25"/>161.97.113.120<text:s text:c="5"/>19.541ms</text:p>
      <text:h text:style-name="Heading_20_2" text:outline-level="2"><text:bookmark-start text:name="__RefHeading___ja_und_was_ist_jetzt_mit_informatik_10"/><text:bookmark-start text:name="ja_und_was_ist_jetzt_mit_informatik"/>Ja, und was ist jetzt mit Informatik?<text:bookmark-end text:name="__RefHeading___ja_und_was_ist_jetzt_mit_informatik_10"/><text:bookmark-end text:name="ja_und_was_ist_jetzt_mit_informatik"/></text:h>
      <text:p text:style-name="Text_20_body">Du hast etwas über den Aufbau des weltweit größten Computernetzes gelernt. Dieses besteht aus technischen Komponenten, deren Entwicklung Teil der technischen Informatik war und bleibt. Gleichzeitig bietet dieses Netz mehr als Technologie, z.B. sozialen Netzwerke oder eine Vielzahl von Diensten, die sich auf unsere Gesellschaft auswirken. Deswegen sind Internetthemen immer eng mit einem weiteren Teilgebiet der informatik verbunden: Informatik und Gesellsch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8::50:09</meta:creation-date>
    <dc:creator>Generated</dc:creator>
    <dc:date>2026-09-09T08::50:09</dc:date>
    <dc:language>en-US</dc:language>
    <meta:editing-cycles>1</meta:editing-cycles>
    <meta:editing-duration>PT0S</meta:editing-duration>
    <dc:title>lesson:second</dc:title>
  </office:meta>
</office:document-meta>
</file>