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794b29e8b9e16006cddcb53e2e191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vips"/><text:bookmark-start text:name="__RefHeading___beruehmte_informatikerinnen_1"/><text:bookmark-start text:name="beruehmte_informatikerinnen"/>Berühmte Informatiker:innen<text:bookmark-end text:name="__RefHeading___beruehmte_informatikerinnen_1"/><text:bookmark-end text:name="beruehmte_informatikerinnen"/></text:h>
      <text:h text:style-name="Heading_20_3" text:outline-level="3"><text:bookmark-start text:name="__RefHeading___ada_lovelace_2"/><text:bookmark-start text:name="ada_lovelace"/>Ada Lovelace<text:bookmark-end text:name="__RefHeading___ada_lovelace_2"/><text:bookmark-end text:name="ada_lovelace"/></text:h>
      <text:p text:style-name="Text_20_body"><draw:frame draw:style-name="medialeft" draw:name="0" text:anchor-type="paragraph" draw:z-index="0" svg:width="5.2916666666667cm" style:rel-width="100%" svg:height="8.39390625cm" style:rel-height="scale"><draw:image xlink:href="Pictures/0794b29e8b9e16006cddcb53e2e19140.jpg" xlink:type="simple" xlink:show="embed" xlink:actuate="onLoad"/></draw:frame> Der Entwicklungsprozess der heute unter der Bezeichnung Informatik bekannten Wissenschaft begann mit der britischen Mathematikerin Ada Lovelace (1815–1852). 1842 entwarf sie einen Algorithmus, mit welchem Bernoulli-Zahlen mit einer Rechenmaschine (Analytical Engine) berechnet werden konnten. Deswegen gilt sie als erste Programmiererin, obwohl die Analytical Engine zu ihren Lebzeiten nie gebaut wurde. Die in den 1970er Jahren entwickelte Programmiersprache Ada ist nach Ada Lovelace benannt. Trotz der Würdigung von Ada Lovelace als erste Programmiererin sind in der Geschichte der Informatik nur vergleichsweise wenige Frauen bekannt geworden, da Frauen im 18. und 19. Jahrhundert und bis ins 20. Jahrhundert hinein der Zugang zu Bildung und Hochschulausbildung aus verschiedenen Gründen verwehrt war. Frauen wurde daher kein akademischer Titel verliehen, sie durften weder an Hochschulen unterrichten noch wissenschaftliche Arbeiten unter ihrem Namen veröffentlichen. Auch unsichtbare Barrieren, wie jene des guten Betragens, erschwerten Frauen den Zugang zu wissenschaftlichen Ressourcen wie Bibliotheken. Viele Wissenschaftlerinnen waren auf die Hilfe von Männern angewiesen, um die Zugangsbeschränkungen zu den wissenschaftlichen Ressourcen kompensieren zu können. Zu dieser Zeit war die Wissenschaft jedoch „noch nicht so weit professionalisiert“, so dass es durchaus möglich war, sich informell Wissen anzueignen. Dieser Umstand erforderte von Frauen ein großes Ausmaß an Ehrgeiz und Durchhaltevermögen, um neben den sozialen Verpflichtungen der Wissenschaft nachgehen zu können. <text:a xlink:type="simple" xlink:href="https://de.wikipedia.org/wiki/Frauen_in_der_Informatik#19._Jahrhundert" text:style-name="Internet_20_link" text:visited-style-name="Visited_20_Internet_20_Link">Qu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0T07::48:26</meta:creation-date>
    <dc:creator>Generated</dc:creator>
    <dc:date>2026-08-30T07::48:26</dc:date>
    <dc:language>en-US</dc:language>
    <meta:editing-cycles>1</meta:editing-cycles>
    <meta:editing-duration>PT0S</meta:editing-duration>
    <dc:title>material:vips</dc:title>
  </office:meta>
</office:document-meta>
</file>