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c5713a76c603abf087b84db8b9eb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willkommen_zum_fach_informatik_in_der_klasse_10_1"/><text:bookmark-start text:name="willkommen_zum_fach_informatik_in_der_klasse_10"/>Willkommen zum Fach Informatik in der Klasse 10!<text:bookmark-end text:name="__RefHeading___willkommen_zum_fach_informatik_in_der_klasse_10_1"/><text:bookmark-end text:name="willkommen_zum_fach_informatik_in_der_klasse_10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dbc5713a76c603abf087b84db8b9eb6a.png" xlink:type="simple" xlink:show="embed" xlink:actuate="onLoad"/></draw:frame> Das Wort Informatik setzt sich aus den Wörtern <text:span text:style-name="Strong_20_Emphasis">Informa</text:span>tion und Automa<text:span text:style-name="Strong_20_Emphasis">tik</text:span> zusammen und bezeichnet die Wissenschaft von der systematischen Verarbeitung von Informationen mit Hilfe von Rechenanlagen. </text:p>
      <text:p text:style-name="Text_20_body">Die Ursprünge der Informatik liegen in der Mathematik, der Elektro- und Nachrichtentechnik.</text:p>
      <text:p text:style-name="Text_20_body">Der Begriff „Informatik“ wird ausschließlich in Deutschland verwendet. Im englischsprachigen Bereich heißt diese Wissenschaft <text:span text:style-name="Strong_20_Emphasis">C</text:span>omputer <text:span text:style-name="Strong_20_Emphasis">S</text:span>cience (abgekürzt <text:span text:style-name="Strong_20_Emphasis">CS</text:span>).</text:p>
      <text:h text:style-name="Heading_20_3" text:outline-level="3"><text:bookmark-start text:name="__RefHeading___kurz_etwas_zu_dieser_seite_2"/><text:bookmark-start text:name="kurz_etwas_zu_dieser_seite"/>Kurz etwas zu dieser Seite<text:bookmark-end text:name="__RefHeading___kurz_etwas_zu_dieser_seite_2"/><text:bookmark-end text:name="kurz_etwas_zu_dieser_seite"/></text:h>
      <text:p text:style-name="Text_20_body">Du kannst im Menu rechts immer die aktuellen Unterrichtsinhalte finden. Unter den Seiten kannst du manchmal zwischen den Unterrichtstunden bzw. Themen vor- und zurückblättern. </text:p>
      <text:p text:style-name="Text_20_body">Falls du dich verlaufen hast: An den Anfang kommst du immer durch einen Klick auf das Logo oben links.</text:p>
      <text:p text:style-name="Text_20_body">Es gibt unterschiedliche Kästen auf dieser Seite:</text:p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ier befindet sich eine Aufgabe für dich oder euch.</text:p></table:table-cell></table:table-row></table:table></draw:text-box></draw:frame></text:p>
      <text:p text:style-name="Text_20_body"><draw:frame draw:style-name="PluginODTAutoStyle_Frame_5_text_frame" draw:name="Frame2" text:anchor-type="paragraph" svg:width="457.795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Hier gibt es weiterführende Informationen.</text:p></table:table-cell></table:table-row></table:table></draw:text-box></draw:frame></text:p>
      <text:p text:style-name="Text_20_body"><draw:frame draw:style-name="PluginODTAutoStyle_Frame_9_text_frame" draw:name="Frame3" text:anchor-type="paragraph" svg:width="457.795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Das musst du für die Klassenarbeit wissen und ggf. anwenden können.</text:p></table:table-cell></table:table-row></table:table></draw:text-box></draw:frame></text:p>
      <text:p text:style-name="Text_20_body"><draw:frame draw:style-name="PluginODTAutoStyle_Frame_13_text_frame" draw:name="Frame4" text:anchor-type="paragraph" svg:width="457.7955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Was du in dieser Einheit im besten Fall lernen kanns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9::58:34</meta:creation-date>
    <dc:creator>Generated</dc:creator>
    <dc:date>2026-09-09T09::58:34</dc:date>
    <dc:language>en-US</dc:language>
    <meta:editing-cycles>1</meta:editing-cycles>
    <meta:editing-duration>PT0S</meta:editing-duration>
    <dc:title>start</dc:title>
  </office:meta>
</office:document-meta>
</file>