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users:melanie.gerhardt:start"/>Hallo leute</text:span></text:p>
      <text:p text:style-name="Text_20_body"><text:span text:style-name="Source_20_Text">was</text:span></text:p>
      <text:p text:style-name="Text_20_body"><text:span text:style-name="underline">hallo</text:span></text:p>
      <text:p text:style-name="Text_20_body"><text:span text:style-name="Emphasis">hey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elp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1:42</meta:creation-date>
    <dc:creator>Generated</dc:creator>
    <dc:date>2026-09-09T10::41:42</dc:date>
    <dc:language>en-US</dc:language>
    <meta:editing-cycles>1</meta:editing-cycles>
    <meta:editing-duration>PT0S</meta:editing-duration>
    <dc:title>users:melanie.gerhardt:start</dc:title>
  </office:meta>
</office:document-meta>
</file>