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sers:mika.marksteder:start"/><text:bookmark-start text:name="__RefHeading___leihvertrag_1"/><text:bookmark-start text:name="leihvertrag"/>Leihvertrag<text:bookmark-end text:name="__RefHeading___leihvertrag_1"/><text:bookmark-end text:name="leihvertrag"/></text:h>
      <text:p text:style-name="Text_20_body"><text:line-break/>
<text:line-break/>
Leihvertrag über die Leihe eines mobilen Endgeräts für Schüler*innen
<text:line-break/>
Zwischen
<text:line-break/>
dem Landkreis Cloppenburg
Eschstr. 29
49661 Cloppenburg
<text:line-break/>
vertreten durch
den Landrat Johann Wimberg
- im Folgenden Verleiher -
<text:line-break/>
<text:line-break/>
<text:line-break/>
<text:line-break/>
u n d
<text:line-break/>
<text:line-break/>
<text:line-break/>
<text:line-break/>
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>
Name und Anschrift des Schülers / der Schülerin







vertreten durch: </text:span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/text:p>
      <text:p text:style-name="Text_20_body">Name der/des gesetzlichen Vertreter/Vertreterin/Vertrete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0::42:38</meta:creation-date>
    <dc:creator>Generated</dc:creator>
    <dc:date>2026-09-09T10::42:38</dc:date>
    <dc:language>en-US</dc:language>
    <meta:editing-cycles>1</meta:editing-cycles>
    <meta:editing-duration>PT0S</meta:editing-duration>
    <dc:title>users:mika.marksteder:start</dc:title>
  </office:meta>
</office:document-meta>
</file>