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s:paul.konawaltschuk:start"/><text:bookmark-start text:name="__RefHeading___wie_geht_es_stefan_kona_1"/><text:bookmark-start text:name="wie_geht_es_stefan_kona"/>Wie geht es stefan kona????<text:bookmark-end text:name="__RefHeading___wie_geht_es_stefan_kona_1"/><text:bookmark-end text:name="wie_geht_es_stefan_kona"/></text:h>
      <text:p text:style-name="Text_20_body"><text:span text:style-name="Strong_20_Emphasis">🤣😘😘😘💖❤😍🤦‍♀️🤦‍♂️👍😁😒🤞🎂🐱‍🏍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9T10::41:57</meta:creation-date>
    <dc:creator>Generated</dc:creator>
    <dc:date>2026-09-09T10::41:57</dc:date>
    <dc:language>en-US</dc:language>
    <meta:editing-cycles>1</meta:editing-cycles>
    <meta:editing-duration>PT0S</meta:editing-duration>
    <dc:title>users:paul.konawaltschuk:start</dc:title>
  </office:meta>
</office:document-meta>
</file>