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cs-free.riecken.de/lib/exe/fetch.php?media=users:sarah.berens:quadrat.ozocode" text:style-name="Internet_20_link" text:visited-style-name="Visited_20_Internet_20_Link">{{ :users:sarah.berens:dreieck.ozocode |</text:a><text:bookmark text:name="users:sarah.berens:start"/>}}</text:p>
      <text:p text:style-name="Text_20_body"><draw:frame draw:style-name="media" draw:name="0" text:anchor-type="as-char" draw:z-index="0" svg:width="10.583333333333cm" svg:height="10.583333333333cm"><draw:image xlink:href="/var/www/clients/client1/web6/web/data/media/users/sarah.berens/quadrat_dreieck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0::39:39</meta:creation-date>
    <dc:creator>Generated</dc:creator>
    <dc:date>2026-09-09T10::39:39</dc:date>
    <dc:language>en-US</dc:language>
    <meta:editing-cycles>1</meta:editing-cycles>
    <meta:editing-duration>PT0S</meta:editing-duration>
    <dc:title>users:sarah.berens:start</dc:title>
  </office:meta>
</office:document-meta>
</file>